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@MISC</text:span><text:span text:style-name="highlight_br0">{</text:span><text:span text:style-name="highlight_re1">slidemodel<text:span text:style-name="highlight_sy0">,</text:span> <text:line-break/><text:span text:style-name="highlight_kw3">author</text:span><text:s text:c="2"/><text:span text:style-name="highlight_sy0">=</text:span>"Eventbrite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Scrum.org Professional Scrum Master II Training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eventbrite.hk/e/scrumorg-professional-scrum-master-ii-training-tickets-48150237657<text:span text:style-name="highlight_br0">}</text:span>"<text:span text:style-name="highlight_sy0">,</text:span><text:line-break/><text:s text:c="2"/><text:span text:style-name="highlight_kw3">publisher</text:span> <text:span text:style-name="highlight_sy0">=</text:span> "Eventbrite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pmi<text:span text:style-name="highlight_sy0">,</text:span> <text:line-break/><text:span text:style-name="highlight_kw3">author</text:span><text:s text:c="2"/><text:span text:style-name="highlight_sy0">=</text:span>"Project Management Insitute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What is Project Management?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pmi.org/about/learn-about-pmi/what-is-project-management<text:span text:style-name="highlight_br0">}</text:span>"<text:span text:style-name="highlight_sy0">,</text:span><text:line-break/><text:s text:c="2"/><text:span text:style-name="highlight_kw3">publisher</text:span> <text:span text:style-name="highlight_sy0">=</text:span> "PMI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mabutas<text:span text:style-name="highlight_sy0">,</text:span> <text:line-break/><text:span text:style-name="highlight_kw3">author</text:span><text:s text:c="2"/><text:span text:style-name="highlight_sy0">=</text:span>"Mabutas<text:span text:style-name="highlight_sy0">,</text:span> Yolanda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PMP® Exam Tip: The Responsibility Assignment Matrix <text:span text:style-name="highlight_br0">(</text:span>RAM<text:span text:style-name="highlight_br0">)</text:span>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project-management-prepcast.com/131-pmp-exam-tips/303-pmp-exam-tip-the-responsibility-assignment-matrix-ram<text:span text:style-name="highlight_br0">}</text:span>"<text:span text:style-name="highlight_sy0">,</text:span><text:line-break/><text:s text:c="2"/><text:span text:style-name="highlight_kw3">publisher</text:span> <text:span text:style-name="highlight_sy0">=</text:span> "PMP Exam Prep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iso_2020<text:span text:style-name="highlight_sy0">,</text:span> <text:line-break/><text:span text:style-name="highlight_kw3">author</text:span><text:s text:c="2"/><text:span text:style-name="highlight_sy0">=</text:span>"Mabutas<text:span text:style-name="highlight_sy0">,</text:span> Yolanda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ISO 9000 family - Quality management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iso.org/iso-9001-quality-management.html<text:span text:style-name="highlight_br0">}</text:span>"<text:span text:style-name="highlight_sy0">,</text:span><text:line-break/><text:s text:c="2"/><text:span text:style-name="highlight_kw3">publisher</text:span> <text:span text:style-name="highlight_sy0">=</text:span> "ISO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karcher<text:span text:style-name="highlight_sy0">,</text:span> <text:line-break/><text:span text:style-name="highlight_kw3">author</text:span><text:s text:c="2"/><text:span text:style-name="highlight_sy0">=</text:span>"Kärcher International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Home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kaercher.com/int/professional/sweepers-and-vacuum-sweepers/industrial-sweepers/km-170-600-r-d-11861270.html<text:span text:style-name="highlight_br0">}</text:span>"<text:span text:style-name="highlight_sy0">,</text:span><text:line-break/><text:s text:c="2"/><text:span text:style-name="highlight_kw3">publisher</text:span> <text:span text:style-name="highlight_sy0">=</text:span> "Kärcher International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 <text:line-break/><text:span text:style-name="highlight_kw1">@MISC</text:span><text:span text:style-name="highlight_br0">{</text:span><text:span text:style-name="highlight_re1">nilfisk<text:span text:style-name="highlight_sy0">,</text:span> <text:line-break/><text:span text:style-name="highlight_kw3">author</text:span><text:s text:c="2"/><text:span text:style-name="highlight_sy0">=</text:span>"Hochdruckreiniger<text:span text:style-name="highlight_sy0">,</text:span> Sauger<text:span text:style-name="highlight_sy0">,</text:span> Bodenreiniger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MULTI II 30 T INOX VSC EU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kaercher.com/int/professional/sweepers-and-vacuum-sweepers/industrial-sweepers/km-170-600-r-d-11861270.html<text:span text:style-name="highlight_br0">}</text:span>"<text:span text:style-name="highlight_sy0">,</text:span><text:line-break/><text:s text:c="2"/><text:span text:style-name="highlight_kw3">publisher</text:span> <text:span text:style-name="highlight_sy0">=</text:span> "Nilfisk offizielle Webseite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eureka<text:span text:style-name="highlight_sy0">,</text:span> <text:line-break/><text:span text:style-name="highlight_kw3">author</text:span><text:s text:c="2"/><text:span text:style-name="highlight_sy0">=</text:span>"EUREKA S.p.A. Unipersonale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RIDER 1201 Kompakte Aufsitzkehrsaugmaschine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eurekasweepers.com/de/kehrsaugmaschinen/rider-1201.html<text:span text:style-name="highlight_br0">}</text:span>"<text:span text:style-name="highlight_sy0">,</text:span><text:line-break/><text:s text:c="2"/><text:span text:style-name="highlight_kw3">publisher</text:span> <text:span text:style-name="highlight_sy0">=</text:span> "EUREKA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ltd<text:span text:style-name="highlight_sy0">,</text:span> <text:line-break/><text:span text:style-name="highlight_kw3">author</text:span><text:s text:c="2"/><text:span text:style-name="highlight_sy0">=</text:span>"Ltd<text:span text:style-name="highlight_sy0">,</text:span> Stamh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Ride-on sweeper EUREKA Rider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stamh.com/ride-on-sweeper-eureka-rider<text:span text:style-name="highlight_br0">}</text:span>"<text:span text:style-name="highlight_sy0">,</text:span><text:line-break/><text:s text:c="2"/><text:span text:style-name="highlight_kw3">publisher</text:span> <text:span text:style-name="highlight_sy0">=</text:span> "STAMH LTD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bucher<text:span text:style-name="highlight_sy0">,</text:span> <text:line-break/><text:span text:style-name="highlight_kw3">author</text:span><text:s text:c="2"/><text:span text:style-name="highlight_sy0">=</text:span>"Bucher Municipal AG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CityCat 1300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sweeper.buchermunicipal.com/en/products/compact_sweepers/citycat1000/?c<text:span text:style-name="highlight_sy0">=</text:span>other-countries<text:span text:style-name="highlight_br0">}</text:span>"<text:span text:style-name="highlight_sy0">,</text:span><text:line-break/><text:s text:c="2"/><text:span text:style-name="highlight_kw3">publisher</text:span> <text:span text:style-name="highlight_sy0">=</text:span> "CityCat 1300 | Bucher Municipal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user<text:span text:style-name="highlight_sy0">,</text:span> <text:line-break/><text:span text:style-name="highlight_kw3">author</text:span><text:s text:c="2"/><text:span text:style-name="highlight_sy0">=</text:span>"User<text:span text:style-name="highlight_sy0">,</text:span> Super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Home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haaga-gmbh.de/kehrmaschinen/haaga-600-serie/haaga-677-profi-line<text:span text:style-name="highlight_br0">}</text:span>"<text:span text:style-name="highlight_sy0">,</text:span><text:line-break/><text:s text:c="2"/><text:span text:style-name="highlight_kw3">publisher</text:span> <text:span text:style-name="highlight_sy0">=</text:span> "Handkehrmaschine Haaga 677 Profi - Haaga GmbH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cook<text:span text:style-name="highlight_sy0">,</text:span> <text:line-break/><text:span text:style-name="highlight_kw3">author</text:span><text:s text:c="2"/><text:span text:style-name="highlight_sy0">=</text:span>"Cook<text:span text:style-name="highlight_sy0">,</text:span> Donald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Haaga 697 extractor<text:span text:style-name="highlight_sy0">,</text:span> Equipmentcarpet cleaning equipment<text:span text:style-name="highlight_sy0">,</text:span> Equipment flood restoration<text:span text:style-name="highlight_sy0">,</text:span> Equipment carpet cleaning machine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://www.steam-brite.com/haaga-mastersweeper-battery-powered-with-electric-drive-triple-brush-sweeper-38inch-p-88892.html<text:span text:style-name="highlight_br0">}</text:span>"<text:span text:style-name="highlight_sy0">,</text:span><text:line-break/><text:s text:c="2"/><text:span text:style-name="highlight_kw3">publisher</text:span> <text:span text:style-name="highlight_sy0">=</text:span> "Steam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krampitz<text:span text:style-name="highlight_sy0">,</text:span> <text:line-break/><text:span text:style-name="highlight_kw3">author</text:span><text:s text:c="2"/><text:span text:style-name="highlight_sy0">=</text:span>"Krampitz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Agria Service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://www.agria-service.de/shop/Geraete/Agria-Kehrmaschine-7100-Cleanstar-basic-zum-Sonderpreis::924.html<text:span text:style-name="highlight_br0">}</text:span>"<text:span text:style-name="highlight_sy0">,</text:span><text:line-break/><text:s text:c="2"/><text:span text:style-name="highlight_kw3">publisher</text:span> <text:span text:style-name="highlight_sy0">=</text:span> "Agria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digiexpert<text:span text:style-name="highlight_sy0">,</text:span> <text:line-break/><text:span text:style-name="highlight_kw3">author</text:span><text:s text:c="2"/><text:span text:style-name="highlight_sy0">=</text:span>"Digiexpert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Dyson V8 Absolute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digiexpert.de/kleingerate/staubsauger/dyson-v8-absolute.html<text:span text:style-name="highlight_br0">}</text:span>"<text:span text:style-name="highlight_sy0">,</text:span><text:line-break/><text:s text:c="2"/><text:span text:style-name="highlight_kw3">publisher</text:span> <text:span text:style-name="highlight_sy0">=</text:span> "Digiexpert.de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payscale<text:span text:style-name="highlight_sy0">,</text:span> <text:line-break/><text:span text:style-name="highlight_kw3">author</text:span><text:s text:c="2"/><text:span text:style-name="highlight_sy0">=</text:span>"PayScale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Average Garbage Man Hourly Pay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payscale.com/research/US/Job<text:span text:style-name="highlight_sy0">=</text:span>Garbage_Man/Hourly_Rate/<text:span text:style-name="highlight_br0">}</text:span>"<text:span text:style-name="highlight_sy0">,</text:span><text:line-break/><text:s text:c="2"/><text:span text:style-name="highlight_kw3">publisher</text:span> <text:span text:style-name="highlight_sy0">=</text:span> "PayScale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buckle<text:span text:style-name="highlight_sy0">,</text:span> <text:line-break/><text:span text:style-name="highlight_kw3">author</text:span><text:s text:c="2"/><text:span text:style-name="highlight_sy0">=</text:span>"Buckle<text:span text:style-name="highlight_sy0">,</text:span> Kerry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Coinden Forecourt Solutions: Cleaning Aids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coinden.co.za/cleaningaids.html<text:span text:style-name="highlight_br0">}</text:span>"<text:span text:style-name="highlight_sy0">,</text:span><text:line-break/><text:s text:c="2"/><text:span text:style-name="highlight_kw3">publisher</text:span> <text:span text:style-name="highlight_sy0">=</text:span> "Coinden Forecourt Solutions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aliexpress<text:span text:style-name="highlight_sy0">,</text:span> <text:line-break/><text:span text:style-name="highlight_kw3">author</text:span><text:s text:c="2"/><text:span text:style-name="highlight_sy0">=</text:span>"aliexpress.com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R$15.99 32% de desconto: 45cm Trash Péssima Lata de Lixo Clipe Braçadeira Estendendo Picking Ferramenta Hardware: clip clamp: clamping clamp: clamp clip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pt.aliexpress.com/item/32843220654.html<text:span text:style-name="highlight_br0">}</text:span>"<text:span text:style-name="highlight_sy0">,</text:span><text:line-break/><text:s text:c="2"/><text:span text:style-name="highlight_kw3">publisher</text:span> <text:span text:style-name="highlight_sy0">=</text:span> "aliexpress.com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aeg<text:span text:style-name="highlight_sy0">,</text:span> <text:line-break/><text:span text:style-name="highlight_kw3">author</text:span><text:s text:c="2"/><text:span text:style-name="highlight_sy0">=</text:span>"Staubsauger mit Beutel Test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AEG VX8-3-FFP Test 2020 • Staubsauger mit Beutel Test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vergleich.org/staubsauger-mit-beutel/aeg-vx8-3-ffp-89/<text:span text:style-name="highlight_br0">}</text:span>"<text:span text:style-name="highlight_sy0">,</text:span><text:line-break/><text:s text:c="2"/><text:span text:style-name="highlight_kw3">publisher</text:span> <text:span text:style-name="highlight_sy0">=</text:span> "Staubsauger mit Beutel Test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computerbild<text:span text:style-name="highlight_sy0">,</text:span> <text:line-break/><text:span text:style-name="highlight_kw3">author</text:span><text:s text:c="2"/><text:span text:style-name="highlight_sy0">=</text:span>"Computer Bild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Staubsauger mit Beutel-Vergleich 2020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computerbild.de/test-vergleich/staubsauger-mit-beutel-test/<text:span text:style-name="highlight_br0">}</text:span>"<text:span text:style-name="highlight_sy0">,</text:span><text:line-break/><text:s text:c="2"/><text:span text:style-name="highlight_kw3">publisher</text:span> <text:span text:style-name="highlight_sy0">=</text:span> "Computer Bild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wikipedia_2015<text:span text:style-name="highlight_sy0">,</text:span> <text:line-break/><text:span text:style-name="highlight_kw3">author</text:span><text:s text:c="2"/><text:span text:style-name="highlight_sy0">=</text:span>"Wikipedia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Roomba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pl.wikipedia.org/wiki/Roomba<text:span text:style-name="highlight_br0">}</text:span>"<text:span text:style-name="highlight_sy0">,</text:span><text:line-break/><text:s text:c="2"/><text:span text:style-name="highlight_kw3">publisher</text:span> <text:span text:style-name="highlight_sy0">=</text:span> "Wikipedia Foundation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irobot<text:span text:style-name="highlight_sy0">,</text:span> <text:line-break/><text:span text:style-name="highlight_kw3">author</text:span><text:s text:c="2"/><text:span text:style-name="highlight_sy0">=</text:span>"iRobot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iRobot® Roomba® 980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store.irobot.com/default/roomba-vacuuming-robot-vacuum-irobot-roomba-980/R980020.html<text:span text:style-name="highlight_br0">}</text:span>"<text:span text:style-name="highlight_sy0">,</text:span><text:line-break/><text:s text:c="2"/><text:span text:style-name="highlight_kw3">publisher</text:span> <text:span text:style-name="highlight_sy0">=</text:span> "iRobot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geekbuying<text:span text:style-name="highlight_sy0">,</text:span> <text:line-break/><text:span text:style-name="highlight_kw3">author</text:span><text:s text:c="2"/><text:span text:style-name="highlight_sy0">=</text:span>"GeekBuying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Xiaomi Mi Robot Vacuum Cleaner Robot With Laser Guidance System Powerful Suction LDS Path Planning 5200mAh Battery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geekbuying.com/item/Xiaomi-Mi-Robot-Vacuum-Cleaner-Robot---White-372010.html<text:span text:style-name="highlight_br0">}</text:span>"<text:span text:style-name="highlight_sy0">,</text:span><text:line-break/><text:s text:c="2"/><text:span text:style-name="highlight_kw3">publisher</text:span> <text:span text:style-name="highlight_sy0">=</text:span> "GeekBuying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sutrich<text:span text:style-name="highlight_sy0">,</text:span> <text:line-break/><text:span text:style-name="highlight_kw3">author</text:span><text:s text:c="2"/><text:span text:style-name="highlight_sy0">=</text:span>"et al<text:span text:style-name="highlight_sy0">,</text:span> Sutrich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Vacuum Wars: Xiaomi Mi Robot Vacuum vs iRobot Roomba 980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androidheadlines.com/2016/12/vacuum-wars-xiaomi-mi-robot-vacuum-vs-irobot-roomba-980.html<text:span text:style-name="highlight_br0">}</text:span>"<text:span text:style-name="highlight_sy0">,</text:span><text:line-break/><text:s text:c="2"/><text:span text:style-name="highlight_kw3">publisher</text:span> <text:span text:style-name="highlight_sy0">=</text:span> "Android Headlines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eufy<text:span text:style-name="highlight_sy0">,</text:span> <text:line-break/><text:span text:style-name="highlight_kw3">author</text:span><text:s text:c="2"/><text:span text:style-name="highlight_sy0">=</text:span>"Eufy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RoboVac 30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eufylife.com/products/variant/robovac-30/T2116111<text:span text:style-name="highlight_br0">}</text:span>"<text:span text:style-name="highlight_sy0">,</text:span><text:line-break/><text:s text:c="2"/><text:span text:style-name="highlight_kw3">publisher</text:span> <text:span text:style-name="highlight_sy0">=</text:span> "Eufy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ziaja_2018<text:span text:style-name="highlight_sy0">,</text:span> <text:line-break/><text:span text:style-name="highlight_kw3">author</text:span><text:s text:c="2"/><text:span text:style-name="highlight_sy0">=</text:span>"Ziaja<text:span text:style-name="highlight_sy0">,</text:span> Leonardo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est: Anker Eufy RoboVac 30C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allround-pc.com/artikel/smart-home/2018/test-anker-eufy-robovac-30c<text:span text:style-name="highlight_br0">}</text:span>"<text:span text:style-name="highlight_sy0">,</text:span><text:line-break/><text:s text:c="2"/><text:span text:style-name="highlight_kw3">publisher</text:span> <text:span text:style-name="highlight_sy0">=</text:span> "Allround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lawn<text:span text:style-name="highlight_sy0">,</text:span> <text:line-break/><text:span text:style-name="highlight_kw3">author</text:span><text:s text:c="2"/><text:span text:style-name="highlight_sy0">=</text:span>"Lawn Story"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Bosch Indego 350 Review <text:span text:style-name="highlight_br0">(</text:span>2020<text:span text:style-name="highlight_br0">)</text:span>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lawnstory.com/bosch-indego-350-review/<text:span text:style-name="highlight_br0">}</text:span>"<text:span text:style-name="highlight_sy0">,</text:span><text:line-break/><text:s text:c="2"/><text:span text:style-name="highlight_kw3">publisher</text:span> <text:span text:style-name="highlight_sy0">=</text:span> "Lawn Story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tools<text:span text:style-name="highlight_sy0">,</text:span> <text:line-break/><text:span text:style-name="highlight_kw3">author</text:span><text:s text:c="2"/><text:span text:style-name="highlight_sy0">=</text:span>"BOSCH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Indego M 700 Robotic lawnmower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bosch-diy.com/gb/en/p/indego-m-700-06008b0301-v48612<text:span text:style-name="highlight_br0">}</text:span>"<text:span text:style-name="highlight_sy0">,</text:span><text:line-break/><text:s text:c="2"/><text:span text:style-name="highlight_kw3">publisher</text:span> <text:span text:style-name="highlight_sy0">=</text:span> "Tools for Home &amp; Garden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lawnmowers<text:span text:style-name="highlight_sy0">,</text:span> <text:line-break/><text:span text:style-name="highlight_kw3">author</text:span><text:s text:c="2"/><text:span text:style-name="highlight_sy0">=</text:span>"BOSCH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Bosch Indego 400 26cm Robotic Mower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cheapmowers.com/acatalog/Bosch-Indego-400-26cm--10---Robotic-Mower-BOINDEGO400.html<text:span text:style-name="highlight_br0">}</text:span>"<text:span text:style-name="highlight_sy0">,</text:span><text:line-break/><text:s text:c="2"/><text:span text:style-name="highlight_kw3">publisher</text:span> <text:span text:style-name="highlight_sy0">=</text:span> "Cheap Mowers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best<text:span text:style-name="highlight_sy0">,</text:span> <text:line-break/><text:span text:style-name="highlight_kw3">author</text:span><text:s text:c="2"/><text:span text:style-name="highlight_sy0">=</text:span>"BOSCH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Best-Selling Robotic Lawn Mower<text:span text:style-name="highlight_sy0">,</text:span> Large Lawns<text:span text:style-name="highlight_sy0">,</text:span> Commercial Grade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www.husqvarna.com/us/products/robotic-lawn-mowers/<text:span text:style-name="highlight_br0">}</text:span>"<text:span text:style-name="highlight_sy0">,</text:span><text:line-break/><text:s text:c="2"/><text:span text:style-name="highlight_kw3">publisher</text:span> <text:span text:style-name="highlight_sy0">=</text:span> "Cheap Mowers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tractorguide_2020<text:span text:style-name="highlight_sy0">,</text:span> <text:line-break/><text:span text:style-name="highlight_kw3">author</text:span><text:s text:c="2"/><text:span text:style-name="highlight_sy0">=</text:span>"Tractor Guide<text:span text:style-name="highlight_sy0">,</text:span><text:line-break/><text:s text:c="2"/><text:span text:style-name="highlight_kw3">title</text:span><text:s text:c="3"/><text:span text:style-name="highlight_sy0">=</text:span> "<text:span text:style-name="highlight_br0">{</text:span>HUSQVARNA AUTOMOWER 550 Review<text:span text:style-name="highlight_sy0">,</text:span> Price<text:span text:style-name="highlight_sy0">,</text:span> Specs &amp; Features<text:span text:style-name="highlight_br0">}</text:span>"<text:span text:style-name="highlight_sy0">,</text:span><text:line-break/><text:s text:c="2"/><text:span text:style-name="highlight_kw4">url</text:span><text:s text:c="5"/><text:span text:style-name="highlight_sy0">=</text:span> "<text:span text:style-name="highlight_br0">{</text:span>https://tractorsinfo.com/husqvarna-automower-550/<text:span text:style-name="highlight_sy0">#</text:span>HUSQVARNA_AUTOMOWER_550_Robotic_Lawn_Mower_Specifications<text:span text:style-name="highlight_br0">}</text:span>"<text:span text:style-name="highlight_sy0">,</text:span><text:line-break/><text:s text:c="2"/><text:span text:style-name="highlight_kw3">publisher</text:span> <text:span text:style-name="highlight_sy0">=</text:span> "Tractors Info<text:span text:style-name="highlight_sy0">,</text:span> <text:span text:style-name="highlight_br0">[</text:span>Accessed in March<text:span text:style-name="highlight_sy0">,</text:span> 2020<text:span text:style-name="highlight_br0">]</text:span>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laois<text:span text:style-name="highlight_sy0">,</text:span><text:line-break/> <text:span text:style-name="highlight_kw3">title</text:span><text:span text:style-name="highlight_sy0">=</text:span><text:span text:style-name="highlight_br0">{</text:span>Husqvarna Automower 450x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laoishire.com/product/husqvarna-automower-450x-2/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Laois Hire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aldi<text:span text:style-name="highlight_sy0">,</text:span><text:line-break/> <text:span text:style-name="highlight_kw3">title</text:span><text:span text:style-name="highlight_sy0">=</text:span><text:span text:style-name="highlight_br0">{</text:span>Was kann der Mähroboter vom Discounter?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www.homeandsmart.de/maehroboter-aldi-schnaeppchen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ALDI: Mähroboter für unter 400 Euro im Schnäppchen-Check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matthias_2020<text:span text:style-name="highlight_sy0">,</text:span><text:line-break/> <text:span text:style-name="highlight_kw3">title</text:span><text:span text:style-name="highlight_sy0">=</text:span><text:span text:style-name="highlight_br0">{</text:span>ᐅ ALDI Mähroboter R800EASY - 350 Euro für die Katz?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www.maehroboter-guru.de/wissenswertes/aldi-maehroboter-r800easy-350-euro-fuer-die-katz/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Mähroboter Guru<text:span text:style-name="highlight_br0">}</text:span><text:span text:style-name="highlight_sy0">,</text:span> <text:span text:style-name="highlight_kw3">author</text:span><text:span text:style-name="highlight_sy0">=</text:span><text:span text:style-name="highlight_br0">{</text:span>Matthias<text:span text:style-name="highlight_br0">}</text:span><text:span text:style-name="highlight_sy0">,</text:span><text:line-break/> <text:span text:style-name="highlight_kw3">year</text:span><text:span text:style-name="highlight_sy0">=</text:span><text:span text:style-name="highlight_br0">{</text:span>2020<text:span text:style-name="highlight_br0">}</text:span><text:span text:style-name="highlight_sy0">,</text:span><text:line-break/> <text:span text:style-name="highlight_kw3">month</text:span><text:span text:style-name="highlight_sy0">=</text:span><text:span text:style-name="highlight_br0">{</text:span>Feb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bauhof_2017<text:span text:style-name="highlight_sy0">,</text:span><text:line-break/> <text:span text:style-name="highlight_kw3">title</text:span><text:span text:style-name="highlight_sy0">=</text:span><text:span text:style-name="highlight_br0">{</text:span>Start-up: Enway entwickelt autonome Kehrmaschinen und Abfallsammelfahrzeuge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www.bauhof-online.de/d/start-up-enway-entwickelt-autonome-kehrmaschinen-und-abfallsammelfahrzeuge/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Bauhof<text:span text:style-name="highlight_br0">}</text:span><text:span text:style-name="highlight_sy0">,</text:span><text:line-break/> <text:span text:style-name="highlight_kw3">year</text:span><text:span text:style-name="highlight_sy0">=</text:span><text:span text:style-name="highlight_br0">{</text:span>2017<text:span text:style-name="highlight_br0">}</text:span><text:span text:style-name="highlight_sy0">,</text:span><text:line-break/> <text:span text:style-name="highlight_kw3">month</text:span><text:span text:style-name="highlight_sy0">=</text:span><text:span text:style-name="highlight_br0">{</text:span>Aug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distrelec<text:span text:style-name="highlight_sy0">,</text:span><text:line-break/> <text:span text:style-name="highlight_kw4">url</text:span><text:span text:style-name="highlight_sy0">=</text:span><text:span text:style-name="highlight_br0">{</text:span>https://www.distrelec.de/current/en/robotics/the-companies-using-robotics-and-ai-to-make-lives-better-europe/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distrelec.de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enway<text:span text:style-name="highlight_sy0">,</text:span><text:line-break/> <text:span text:style-name="highlight_kw4">url</text:span><text:span text:style-name="highlight_sy0">=</text:span><text:span text:style-name="highlight_br0">{</text:span>https://enway.ai/en/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enway.ai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robotech<text:span text:style-name="highlight_sy0">,</text:span><text:line-break/> <text:span text:style-name="highlight_kw3">title</text:span><text:span text:style-name="highlight_sy0">=</text:span><text:span text:style-name="highlight_br0">{</text:span>DustClean - robot sweeper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www.robotechsrl.com/dustclean-en-robot-sweeper/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ROBOTECH srl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nevon<text:span text:style-name="highlight_sy0">,</text:span><text:line-break/> <text:span text:style-name="highlight_kw3">title</text:span><text:span text:style-name="highlight_sy0">=</text:span><text:span text:style-name="highlight_br0">{</text:span>Automatic Vacuum Cleaner Robot Project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nevonprojects.com/automatic-vacuum-cleaner-robot-project/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Nevon Projects<text:span text:style-name="highlight_br0">}</text:span><text:span text:style-name="highlight_sy0">,</text:span><text:line-break/> <text:span text:style-name="highlight_kw3">year</text:span><text:span text:style-name="highlight_sy0">=</text:span><text:span text:style-name="highlight_br0">{</text:span>2020<text:span text:style-name="highlight_br0">}</text:span><text:span text:style-name="highlight_sy0">,</text:span><text:line-break/> <text:span text:style-name="highlight_kw3">month</text:span><text:span text:style-name="highlight_sy0">=</text:span><text:span text:style-name="highlight_br0">{</text:span>Feb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fat<text:span text:style-name="highlight_sy0">,</text:span><text:line-break/> <text:span text:style-name="highlight_kw3">title</text:span><text:span text:style-name="highlight_sy0">=</text:span><text:span text:style-name="highlight_br0">{</text:span>Sustainability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://fathopesenergy.com/sustainability/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Fat Hopes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indiamart<text:span text:style-name="highlight_sy0">,</text:span><text:line-break/> <text:span text:style-name="highlight_kw3">title</text:span><text:span text:style-name="highlight_sy0">=</text:span><text:span text:style-name="highlight_br0">{</text:span>Environmental Sustainability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www.indiamart.com/proddetail/environmental-sustainability-20580697597.html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indiamart.com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money<text:span text:style-name="highlight_sy0">,</text:span><text:line-break/> <text:span text:style-name="highlight_kw3">title</text:span><text:span text:style-name="highlight_sy0">=</text:span><text:span text:style-name="highlight_br0">{</text:span>Money Png<text:span text:style-name="highlight_br0">}</text:span><text:span text:style-name="highlight_sy0">,</text:span> <text:span text:style-name="highlight_kw4">url</text:span><text:span text:style-name="highlight_sy0">=</text:span><text:span text:style-name="highlight_br0">{</text:span>http://clipartmag.com/money-png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Money Png | Free download on ClipArtMag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iso_26000<text:span text:style-name="highlight_sy0">,</text:span><text:line-break/> <text:span text:style-name="highlight_kw4">url</text:span><text:span text:style-name="highlight_sy0">=</text:span><text:span text:style-name="highlight_br0">{</text:span>https://www.iso.org/files/live/sites/isoorg/files/store/en/PUB100258.pdf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pvthin<text:span text:style-name="highlight_sy0">,</text:span><text:line-break/> <text:span text:style-name="highlight_kw3">title</text:span><text:span text:style-name="highlight_sy0">=</text:span><text:span text:style-name="highlight_br0">{</text:span>Life Cycle Analysis - PVthin: Thin Film PV Technology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://pvthin.org/life-cycle-analysis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PVthin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bucher municipal ag<text:span text:style-name="highlight_sy0">,</text:span><text:line-break/> <text:span text:style-name="highlight_kw3">title</text:span><text:span text:style-name="highlight_sy0">=</text:span><text:span text:style-name="highlight_br0">{</text:span>CityCat 1000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sweeperit.buchermunicipal.com/en/node/4624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CityCat 1000 | Bucher Municipal<text:span text:style-name="highlight_br0">}</text:span><text:span text:style-name="highlight_sy0">,</text:span><text:line-break/> <text:span text:style-name="highlight_kw3">author</text:span><text:span text:style-name="highlight_sy0">=</text:span><text:span text:style-name="highlight_br0">{</text:span>Bucher Municipal AG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belt<text:span text:style-name="highlight_sy0">,</text:span><text:line-break/> <text:span text:style-name="highlight_kw4">url</text:span><text:span text:style-name="highlight_sy0">=</text:span><text:span text:style-name="highlight_br0">{</text:span>https://shop.hpceurope.com/an/produit.asp?prid<text:span text:style-name="highlight_sy0">=</text:span>2776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ebay<text:span text:style-name="highlight_sy0">,</text:span><text:line-break/> <text:span text:style-name="highlight_kw3">title</text:span><text:span text:style-name="highlight_sy0">=</text:span><text:span text:style-name="highlight_br0">{</text:span>Hoover Convertible Industrial Upright Vacuum Cleaner Motor Fan H-38755010 616469485830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www.ebay.com/itm/Hoover-Convertible-Industrial-Upright-Vacuum-Cleaner-Motor-Fan-H-38755010-/161473105648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eBay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eletrogate<text:span text:style-name="highlight_sy0">,</text:span><text:line-break/> <text:span text:style-name="highlight_kw3">title</text:span><text:span text:style-name="highlight_sy0">=</text:span><text:span text:style-name="highlight_br0">{</text:span>Roda 68mm para Chassi Robo Robótica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www.eletrogate.com/roda-68mm-para-chassi-robo-robotica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Eletrogate Componentes Eletrônicos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synchronous<text:span text:style-name="highlight_sy0">,</text:span><text:line-break/> <text:span text:style-name="highlight_kw3">title</text:span><text:span text:style-name="highlight_sy0">=</text:span><text:span text:style-name="highlight_br0">{</text:span>Synchronous pulley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shop.hpceurope.com/an/produit.asp?prid<text:span text:style-name="highlight_sy0">=</text:span>445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Synchronous pulley Pitch:T2.5 aluminium Belt width:4mm Type:T&gt;&gt; Engrenages HPC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tme<text:span text:style-name="highlight_sy0">,</text:span><text:line-break/> <text:span text:style-name="highlight_kw3">title</text:span><text:span text:style-name="highlight_sy0">=</text:span><text:span text:style-name="highlight_br0">{</text:span>100:1 MICRO METAL GEARMOTOR POLOLU - Motor: DC: com transmissão; LP; 6VDC; 360mA; Eixo: incisão D; POLOLU-2204: TME - Componentes eletrónicos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www.tme.eu/pt/details/pololu-2204/motores-de-cc/pololu/100-1-micro-metal-gearmotor/?fbclid<text:span text:style-name="highlight_sy0">=</text:span>IwAR0XvJutu1hYmGUPg0Yo-9z-lcUJepOfirpAI068T2ZWxv4q2o4d7BtG_LA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TME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botnroll<text:span text:style-name="highlight_sy0">,</text:span><text:line-break/> <text:span text:style-name="highlight_kw3">title</text:span><text:span text:style-name="highlight_sy0">=</text:span><text:span text:style-name="highlight_br0">{</text:span>Hobby Gearmotor 200RPM 65mm Wheel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www.botnroll.com/en/dc-motor/2975-hobby-gearmotor-200rpm-65mm-wheel.html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botnroll.com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botnroll2<text:span text:style-name="highlight_sy0">,</text:span><text:line-break/> <text:span text:style-name="highlight_kw3">title</text:span><text:span text:style-name="highlight_sy0">=</text:span><text:span text:style-name="highlight_br0">{</text:span>Motor DC 12V DC 180mA 11500rpm <text:span text:style-name="highlight_br0">(</text:span>6 ~ 14V DC<text:span text:style-name="highlight_br0">)</text:span>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www.botnroll.com/pt/motores-dc/2198-motor-dc-12v-dc-180ma-11500rpm-6-14v-dc-.html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botnroll.com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filament2print<text:span text:style-name="highlight_sy0">,</text:span><text:line-break/> <text:span text:style-name="highlight_kw3">title</text:span><text:span text:style-name="highlight_sy0">=</text:span><text:span text:style-name="highlight_br0">{</text:span>PLA Premium Preto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filament2print.com/pt/pla-premium/745-pla-premium-traffic-black.html<text:span text:style-name="highlight_sy0">#</text:span>/217-diametro-175_mm/223-formato-bobina_750_g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Filament2Print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htd<text:span text:style-name="highlight_sy0">,</text:span><text:line-break/> <text:span text:style-name="highlight_kw3">title</text:span><text:span text:style-name="highlight_sy0">=</text:span><text:span text:style-name="highlight_br0">{</text:span>HTD-type pulley for RPP-type belt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shop.hpceurope.com/an/produit.asp?prid<text:span text:style-name="highlight_sy0">=</text:span>2743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HTD-type pulley for RPP-type belt Pitch:HTD3 Aluminium Belt width:9mm Type:HTD&gt;&gt; Engrenages HPC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amazon<text:span text:style-name="highlight_sy0">,</text:span><text:line-break/> <text:span text:style-name="highlight_kw3">title</text:span><text:span text:style-name="highlight_sy0">=</text:span><text:span text:style-name="highlight_br0">{</text:span>40P Conductor Male to Female Jumper Wire 20CM<text:span text:style-name="highlight_sy0">,</text:span>40P Color Wires Ribbon Cable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www.amazon.co.uk/Conductor-Female-Jumper-Color-Ribbon/dp/B00ATMHU52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Amazon.co.uk: Computers &amp; Accessories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officeworks<text:span text:style-name="highlight_sy0">,</text:span><text:line-break/> <text:span text:style-name="highlight_kw3">title</text:span><text:span text:style-name="highlight_sy0">=</text:span><text:span text:style-name="highlight_br0">{</text:span>Keji 2m USB Type A to Type B Cable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www.officeworks.com.au/shop/officeworks/p/keji-2m-usb-type-a-to-type-b-cable-cou2pc02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Officeworks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protosupplies<text:span text:style-name="highlight_sy0">,</text:span><text:line-break/> <text:span text:style-name="highlight_kw3">title</text:span><text:span text:style-name="highlight_sy0">=</text:span><text:span text:style-name="highlight_br0">{</text:span>PCB<text:span text:style-name="highlight_sy0">,</text:span> 4 x 6 cm Universal Prototype Board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protosupplies.com/product/pcb-4-x-6-cm-universal-prototype-board/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ProtoSupplies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pololu<text:span text:style-name="highlight_sy0">,</text:span><text:line-break/> <text:span text:style-name="highlight_kw3">title</text:span><text:span text:style-name="highlight_sy0">=</text:span><text:span text:style-name="highlight_br0">{</text:span>Pololu 400-Point Breadboard with Mounting Holes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www.pololu.com/product/4000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Pololu Robotics &amp; Electronics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emag<text:span text:style-name="highlight_sy0">,</text:span><text:line-break/> <text:span text:style-name="highlight_kw3">title</text:span><text:span text:style-name="highlight_sy0">=</text:span><text:span text:style-name="highlight_br0">{</text:span>Placa dezvoltare Arduino UNO V3<text:span text:style-name="highlight_br0">}</text:span><text:span text:style-name="highlight_sy0">,</text:span> <text:line-break/> <text:span text:style-name="highlight_kw4">url</text:span><text:span text:style-name="highlight_sy0">=</text:span><text:span text:style-name="highlight_br0">{</text:span>https://www.emag.ro/placa-dezvoltare-arduino-uno-v3-ard-03/pd/DQXDS3BBM/<text:span text:style-name="highlight_br0">}</text:span><text:span text:style-name="highlight_sy0">,</text:span> <text:line-break/> <text:span text:style-name="highlight_kw3">journal</text:span><text:span text:style-name="highlight_sy0">=</text:span><text:span text:style-name="highlight_br0">{</text:span>eMAG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nyereka<text:span text:style-name="highlight_sy0">,</text:span> <text:line-break/> <text:span text:style-name="highlight_kw3">title</text:span><text:span text:style-name="highlight_sy0">=</text:span><text:span text:style-name="highlight_br0">{</text:span>HC-SR04 Ultrasonic Sensor distance measuring module<text:span text:style-name="highlight_br0">}</text:span><text:span text:style-name="highlight_sy0">,</text:span> <text:line-break/> <text:span text:style-name="highlight_kw4">url</text:span><text:span text:style-name="highlight_sy0">=</text:span><text:span text:style-name="highlight_br0">{</text:span>https://www.nyerekatech.com/shop/hc-sr04-ultrasonic-sensor-distance-measuring-module/<text:span text:style-name="highlight_br0">}</text:span><text:span text:style-name="highlight_sy0">,</text:span> <text:line-break/> <text:span text:style-name="highlight_kw3">journal</text:span><text:span text:style-name="highlight_sy0">=</text:span><text:span text:style-name="highlight_br0">{</text:span>Nyereka Tech || Electronics components<text:span text:style-name="highlight_sy0">,</text:span> Arduino<text:span text:style-name="highlight_sy0">,</text:span> Sensors<text:span text:style-name="highlight_sy0">,</text:span> and Skills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solarduino2020<text:span text:style-name="highlight_sy0">,</text:span> <text:line-break/> <text:span text:style-name="highlight_kw3">title</text:span><text:span text:style-name="highlight_sy0">=</text:span><text:span text:style-name="highlight_br0">{</text:span>Infrared <text:span text:style-name="highlight_br0">(</text:span>IR<text:span text:style-name="highlight_br0">)</text:span> Sensor Module with Arduino<text:span text:style-name="highlight_br0">}</text:span><text:span text:style-name="highlight_sy0">,</text:span> <text:line-break/> <text:span text:style-name="highlight_kw4">url</text:span><text:span text:style-name="highlight_sy0">=</text:span><text:span text:style-name="highlight_br0">{</text:span>https://solarduino.com/infrared-ir-sensor-module-with-arduino/<text:span text:style-name="highlight_br0">}</text:span><text:span text:style-name="highlight_sy0">,</text:span> <text:line-break/> <text:span text:style-name="highlight_kw3">journal</text:span><text:span text:style-name="highlight_sy0">=</text:span><text:span text:style-name="highlight_br0">{</text:span>A blog about DIY solar and arduino projects<text:span text:style-name="highlight_br0">}</text:span><text:span text:style-name="highlight_sy0">,</text:span> <text:line-break/> <text:span text:style-name="highlight_kw3">author</text:span><text:span text:style-name="highlight_sy0">=</text:span><text:span text:style-name="highlight_br0">{</text:span>Solarduino<text:span text:style-name="highlight_sy0">,</text:span> -<text:span text:style-name="highlight_br0">}</text:span><text:span text:style-name="highlight_sy0">,</text:span> <text:line-break/> <text:span text:style-name="highlight_kw3">year</text:span><text:span text:style-name="highlight_sy0">=</text:span><text:span text:style-name="highlight_br0">{</text:span>2020<text:span text:style-name="highlight_br0">}</text:span><text:span text:style-name="highlight_sy0">,</text:span> <text:line-break/> <text:span text:style-name="highlight_kw3">month</text:span><text:span text:style-name="highlight_sy0">=</text:span><text:span text:style-name="highlight_br0">{</text:span>Jan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spark<text:span text:style-name="highlight_sy0">,</text:span> <text:line-break/> <text:span text:style-name="highlight_kw3">title</text:span><text:span text:style-name="highlight_sy0">=</text:span><text:span text:style-name="highlight_br0">{</text:span>Sensor de Distancia infravermelhos 0-10cm c/ interface i2c - VL6180<text:span text:style-name="highlight_br0">}</text:span><text:span text:style-name="highlight_sy0">,</text:span> <text:line-break/> <text:span text:style-name="highlight_kw4">url</text:span><text:span text:style-name="highlight_sy0">=</text:span><text:span text:style-name="highlight_br0">{</text:span>https://www.botnroll.com/pt/infravermelhos/1547--sensor-de-distancia-infravermelhos-0-10cm-c-interface-i2c-vl6180-.html?search_query<text:span text:style-name="highlight_sy0">=</text:span>VL6180&amp;results<text:span text:style-name="highlight_sy0">=</text:span>1<text:span text:style-name="highlight_br0">}</text:span><text:span text:style-name="highlight_sy0">,</text:span> <text:line-break/> <text:span text:style-name="highlight_kw3">journal</text:span><text:span text:style-name="highlight_sy0">=</text:span><text:span text:style-name="highlight_br0">{</text:span>botnroll.com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robofun7<text:span text:style-name="highlight_sy0">,</text:span> <text:line-break/> <text:span text:style-name="highlight_kw3">title</text:span><text:span text:style-name="highlight_sy0">=</text:span><text:span text:style-name="highlight_br0">{</text:span>Senzor de distanta VL53L1X ToF si regulator de tensiune<text:span text:style-name="highlight_sy0">,</text:span> max 4m<text:span text:style-name="highlight_br0">}</text:span><text:span text:style-name="highlight_sy0">,</text:span> <text:line-break/> <text:span text:style-name="highlight_kw4">url</text:span><text:span text:style-name="highlight_sy0">=</text:span><text:span text:style-name="highlight_br0">{</text:span>https://www.robofun.ro/senzori/senzor-de-distanta-vl53l1x-tof-si-regulator-de-tensiune-max-4m.html<text:span text:style-name="highlight_br0">}</text:span><text:span text:style-name="highlight_sy0">,</text:span> <text:line-break/> <text:span text:style-name="highlight_kw3">journal</text:span><text:span text:style-name="highlight_sy0">=</text:span><text:span text:style-name="highlight_br0">{</text:span>robofun7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sensor<text:span text:style-name="highlight_sy0">,</text:span> <text:line-break/> <text:span text:style-name="highlight_kw3">title</text:span><text:span text:style-name="highlight_sy0">=</text:span><text:span text:style-name="highlight_br0">{</text:span>US $3.49 50% OFF: VL53L0X Time of Flight <text:span text:style-name="highlight_br0">(</text:span>ToF<text:span text:style-name="highlight_br0">)</text:span> Laser Ranging Sensor Breakout 940nm GY VL53L0XV2 Laser Distance Module I2C IIC for Arduino: iic: iic modules: - <text:line-break/>AliExpress<text:span text:style-name="highlight_br0">}</text:span><text:span text:style-name="highlight_sy0">,</text:span> <text:line-break/> <text:span text:style-name="highlight_kw4">url</text:span><text:span text:style-name="highlight_sy0">=</text:span><text:span text:style-name="highlight_br0">{</text:span>https://www.aliexpress.com/item/32769690412.html<text:span text:style-name="highlight_br0">}</text:span><text:span text:style-name="highlight_sy0">,</text:span> <text:line-break/> <text:span text:style-name="highlight_kw3">journal</text:span><text:span text:style-name="highlight_sy0">=</text:span><text:span text:style-name="highlight_br0">{</text:span>aliexpress.com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romania<text:span text:style-name="highlight_sy0">,</text:span> <text:line-break/> <text:span text:style-name="highlight_kw3">title</text:span><text:span text:style-name="highlight_sy0">=</text:span><text:span text:style-name="highlight_br0">{</text:span>Robo Romania<text:span text:style-name="highlight_br0">}</text:span><text:span text:style-name="highlight_sy0">,</text:span> <text:line-break/> <text:span text:style-name="highlight_kw4">url</text:span><text:span text:style-name="highlight_sy0">=</text:span><text:span text:style-name="highlight_br0">{</text:span>http://roboromania.ro/produs/l298n/<text:span text:style-name="highlight_br0">}</text:span><text:span text:style-name="highlight_sy0">,</text:span> <text:line-break/> <text:span text:style-name="highlight_kw3">journal</text:span><text:span text:style-name="highlight_sy0">=</text:span><text:span text:style-name="highlight_br0">{</text:span>Robo Romania<text:span text:style-name="highlight_br0">}</text:span><text:span text:style-name="highlight_sy0">,</text:span><text:line-break/> <text:span text:style-name="highlight_kw3">author</text:span><text:span text:style-name="highlight_sy0">=</text:span><text:span text:style-name="highlight_br0">{</text:span>Romania<text:span text:style-name="highlight_sy0">,</text:span> Robo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pngwing<text:span text:style-name="highlight_sy0">,</text:span> <text:line-break/> <text:span text:style-name="highlight_kw3">title</text:span><text:span text:style-name="highlight_sy0">=</text:span><text:span text:style-name="highlight_br0">{</text:span>Electrical Switches Push-button Electronics Integrated Circuits &amp; Chips Jumper<text:span text:style-name="highlight_sy0">,</text:span> switch button<text:span text:style-name="highlight_sy0">,</text:span> miscellaneous<text:span text:style-name="highlight_sy0">,</text:span> electronics<text:span text:style-name="highlight_sy0">,</text:span> electrical Wires Cable png<text:span text:style-name="highlight_br0">}</text:span><text:span text:style-name="highlight_sy0">,</text:span> <text:line-break/> <text:span text:style-name="highlight_kw4">url</text:span><text:span text:style-name="highlight_sy0">=</text:span><text:span text:style-name="highlight_br0">{</text:span>https://www.pngwing.com/en/free-png-yyvxl<text:span text:style-name="highlight_br0">}</text:span><text:span text:style-name="highlight_sy0">,</text:span> <text:line-break/> <text:span text:style-name="highlight_kw3">journal</text:span><text:span text:style-name="highlight_sy0">=</text:span><text:span text:style-name="highlight_br0">{</text:span>PNGWing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uniplast<text:span text:style-name="highlight_sy0">,</text:span> <text:line-break/> <text:span text:style-name="highlight_kw3">title</text:span><text:span text:style-name="highlight_sy0">=</text:span><text:span text:style-name="highlight_br0">{</text:span>TFMini - Micro LiDAR Module<text:span text:style-name="highlight_br0">}</text:span><text:span text:style-name="highlight_sy0">,</text:span> <text:line-break/> <text:span text:style-name="highlight_kw4">url</text:span><text:span text:style-name="highlight_sy0">=</text:span><text:span text:style-name="highlight_br0">{</text:span>https://www.sparkfun.com/products/14588<text:span text:style-name="highlight_br0">}</text:span><text:span text:style-name="highlight_sy0">,</text:span> <text:line-break/> <text:span text:style-name="highlight_kw3">journal</text:span><text:span text:style-name="highlight_sy0">=</text:span><text:span text:style-name="highlight_br0">{</text:span>SEN-14588 - SparkFun Electronics<text:span text:style-name="highlight_br0">}</text:span><text:span text:style-name="highlight_sy0">,</text:span> <text:line-break/> <text:span text:style-name="highlight_kw3">author</text:span><text:span text:style-name="highlight_sy0">=</text:span><text:span text:style-name="highlight_br0">{</text:span>M<text:span text:style-name="highlight_sy0">,</text:span> Ted and <text:span text:style-name="highlight_sy0">#</text:span>215264<text:span text:style-name="highlight_sy0">,</text:span> Member and Uniplast21 and <text:span text:style-name="highlight_sy0">#</text:span>1546816<text:span text:style-name="highlight_sy0">,</text:span> Member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tenergy<text:span text:style-name="highlight_sy0">,</text:span><text:line-break/> <text:span text:style-name="highlight_kw4">url</text:span><text:span text:style-name="highlight_sy0">=</text:span><text:span text:style-name="highlight_br0">{</text:span>https://www.batteryjunction.com/8pcsofcsi50m.html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Tenergy C Size 5000 mAh NiMH Rechargeable Batteries - 8 Count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rechargeablebattery<text:span text:style-name="highlight_sy0">,</text:span><text:line-break/> <text:span text:style-name="highlight_kw3">title</text:span><text:span text:style-name="highlight_sy0">=</text:span><text:span text:style-name="highlight_br0">{</text:span>BONAI LCD Universal Battery Charger for AA<text:span text:style-name="highlight_sy0">,</text:span> AAA<text:span text:style-name="highlight_sy0">,</text:span>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ebl.rechargeablebattery.biz/bonai-lcd-universal-battery-charger-for-aa-aaa.html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rechargeablebattery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eurorccom<text:span text:style-name="highlight_sy0">,</text:span><text:line-break/> <text:span text:style-name="highlight_kw3">title</text:span><text:span text:style-name="highlight_sy0">=</text:span><text:span text:style-name="highlight_br0">{</text:span>Team Associated Screws M3 x 10mm Flat Head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www.eurorc.com/product/17853?currency<text:span text:style-name="highlight_sy0">=</text:span>EUR&amp;cc<text:span text:style-name="highlight_sy0">=</text:span>EUR&amp;gclid<text:span text:style-name="highlight_sy0">=</text:span>CjwKCAjw-YT1BRAFEiwAd2WRto8wrdSrRnnx_Xta_5gvjvwmQGBdhbP5PQ18WxxHqDJO1DLnRYN4WhoCgkkQAvD_BwE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EuroRC.com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admin<text:span text:style-name="highlight_sy0">,</text:span><text:line-break/> <text:span text:style-name="highlight_kw3">title</text:span><text:span text:style-name="highlight_sy0">=</text:span><text:span text:style-name="highlight_br0">{</text:span>EH-23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www.smalley.com/pt-br/ring/eh-23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Smalley<text:span text:style-name="highlight_br0">}</text:span><text:span text:style-name="highlight_sy0">,</text:span><text:line-break/> <text:span text:style-name="highlight_kw3">author</text:span><text:span text:style-name="highlight_sy0">=</text:span><text:span text:style-name="highlight_br0">{</text:span>Admin<text:span text:style-name="highlight_br0">}</text:span><text:span text:style-name="highlight_sy0">,</text:span><text:line-break/> <text:span text:style-name="highlight_kw3">year</text:span><text:span text:style-name="highlight_sy0">=</text:span><text:span text:style-name="highlight_br0">{</text:span>2019<text:span text:style-name="highlight_br0">}</text:span><text:span text:style-name="highlight_sy0">,</text:span><text:line-break/> <text:span text:style-name="highlight_kw3">month</text:span><text:span text:style-name="highlight_sy0">=</text:span><text:span text:style-name="highlight_br0">{</text:span>Jun<text:span text:style-name="highlight_br0">}</text:span></text:span><text:span text:style-name="highlight_br0">}</text:span><text:line-break/> <text:line-break/><text:span text:style-name="highlight_kw1">@misc</text:span><text:span text:style-name="highlight_br0">{</text:span><text:span text:style-name="highlight_re1">igus<text:span text:style-name="highlight_sy0">,</text:span><text:line-break/> <text:span text:style-name="highlight_kw3">title</text:span><text:span text:style-name="highlight_sy0">=</text:span><text:span text:style-name="highlight_br0">{</text:span>Página Inicial<text:span text:style-name="highlight_br0">}</text:span><text:span text:style-name="highlight_sy0">,</text:span><text:line-break/> <text:span text:style-name="highlight_kw4">url</text:span><text:span text:style-name="highlight_sy0">=</text:span><text:span text:style-name="highlight_br0">{</text:span>https://www.igus.pt/product/459<text:span text:style-name="highlight_br0">}</text:span><text:span text:style-name="highlight_sy0">,</text:span><text:line-break/> <text:span text:style-name="highlight_kw3">journal</text:span><text:span text:style-name="highlight_sy0">=</text:span><text:span text:style-name="highlight_br0">{</text:span>igus<text:span text:style-name="highlight_br0">}</text:span></text:span><text:span text:style-name="highlight_br0">}</text:span><text:line-break/> <text:line-break/> <text:span text:style-name="highlight_kw1">@misc</text:span><text:span text:style-name="highlight_br0">{</text:span><text:span text:style-name="highlight_re1">electrofun1<text:span text:style-name="highlight_sy0">,</text:span> <text:line-break/><text:span text:style-name="highlight_kw3">title</text:span><text:span text:style-name="highlight_sy0">=</text:span><text:span text:style-name="highlight_br0">{</text:span>Transístor TIP120 NPN<text:span text:style-name="highlight_br0">}</text:span><text:span text:style-name="highlight_sy0">,</text:span> <text:line-break/><text:span text:style-name="highlight_kw4">url</text:span><text:span text:style-name="highlight_sy0">=</text:span><text:span text:style-name="highlight_br0">{</text:span>https://www.electrofun.pt/componentes-eletronicos/transistor-tip120-npn<text:span text:style-name="highlight_br0">}</text:span><text:span text:style-name="highlight_sy0">,</text:span> <text:line-break/><text:span text:style-name="highlight_kw3">journal</text:span><text:span text:style-name="highlight_sy0">=</text:span><text:span text:style-name="highlight_br0">{</text:span>Electrofun<text:span text:style-name="highlight_br0">}</text:span></text:span><text:span text:style-name="highlight_br0">}</text:span><text:line-break/> <text:line-break/> <text:span text:style-name="highlight_kw1">@misc</text:span><text:span text:style-name="highlight_br0">{</text:span><text:span text:style-name="highlight_re1">electrofun2<text:span text:style-name="highlight_sy0">,</text:span> <text:line-break/><text:span text:style-name="highlight_kw3">title</text:span><text:span text:style-name="highlight_sy0">=</text:span><text:span text:style-name="highlight_br0">{</text:span>Diodo P600K - 800V 6A<text:span text:style-name="highlight_br0">}</text:span><text:span text:style-name="highlight_sy0">,</text:span> <text:line-break/><text:span text:style-name="highlight_kw4">url</text:span><text:span text:style-name="highlight_sy0">=</text:span><text:span text:style-name="highlight_br0">{</text:span>https://www.electrofun.pt/componentes-eletronicos/diodo-p600k-800v-6a<text:span text:style-name="highlight_br0">}</text:span><text:span text:style-name="highlight_sy0">,</text:span> <text:line-break/><text:span text:style-name="highlight_kw3">journal</text:span><text:span text:style-name="highlight_sy0">=</text:span><text:span text:style-name="highlight_br0">{</text:span>Electrofun<text:span text:style-name="highlight_br0">}</text:span></text:span><text:span text:style-name="highlight_br0">}</text:span><text:line-break/> <text:line-break/> <text:span text:style-name="highlight_kw1">@misc</text:span><text:span text:style-name="highlight_br0">{</text:span><text:span text:style-name="highlight_re1">electrofun3<text:span text:style-name="highlight_sy0">,</text:span> <text:line-break/><text:span text:style-name="highlight_kw3">title</text:span><text:span text:style-name="highlight_sy0">=</text:span><text:span text:style-name="highlight_br0">{</text:span>Resistência 1/4W <text:span text:style-name="highlight_br0">(</text:span>selecionar valor<text:span text:style-name="highlight_br0">)</text:span><text:span text:style-name="highlight_br0">}</text:span><text:span text:style-name="highlight_sy0">,</text:span> <text:line-break/><text:span text:style-name="highlight_kw4">url</text:span><text:span text:style-name="highlight_sy0">=</text:span><text:span text:style-name="highlight_br0">{</text:span>https://www.electrofun.pt/componentes-eletronicos/resistencia-14w-selecionar-valor<text:span text:style-name="highlight_br0">}</text:span><text:span text:style-name="highlight_sy0">,</text:span> <text:line-break/><text:span text:style-name="highlight_kw3">journal</text:span><text:span text:style-name="highlight_sy0">=</text:span><text:span text:style-name="highlight_br0">{</text:span>Electrofun<text:span text:style-name="highlight_br0">}</text:span></text:span><text:span text:style-name="highlight_br0">}</text:span></text:p>
          </table:table-cell>
        </table:table-row>
      </table:table>
      <text:p text:style-name="Text_20_body"><text:bookmark text:name="refnotes:bib"/>\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7T05::41:22</meta:creation-date>
    <dc:creator>Generated</dc:creator>
    <dc:date>2026-09-07T05::41:22</dc:date>
    <dc:language>en-US</dc:language>
    <meta:editing-cycles>1</meta:editing-cycles>
    <meta:editing-duration>PT0S</meta:editing-duration>
    <dc:title>refnotes:bib</dc:title>
  </office:meta>
</office:document-meta>
</file>